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ceships:dpsaucer"/><text:bookmark-start text:name="__RefHeading___dalek_parliament_s_saucer_1"/><text:bookmark-start text:name="dalek_parliament_s_saucer"/>DALEK PARLIAMENT’S SAUCER<text:bookmark-end text:name="__RefHeading___dalek_parliament_s_saucer_1"/><text:bookmark-end text:name="dalek_parliament_s_sauce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Speed in Space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Communications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Handling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Sensors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Structure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Armour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Traits</text:p>
          </table:table-cell>
          <table:table-cell office:value-type="string" table:style-name="tablecell">
            <text:p text:style-name="tablealignleft">Spaceship Scale, Self Destruct System, Targeting System, Story Points (2), Low Signature, Extra Fingers (Dalek), Interstellar.</text:p>
          </table:table-cell>
        </table:table-row>
        <table:table-row>
          <table:table-cell office:value-type="string" table:style-name="tablecell">
            <text:p text:style-name="tablealignleft">Armament</text:p>
          </table:table-cell>
          <table:table-cell office:value-type="string" table:style-name="tablecell">
            <text:p text:style-name="tablealignleft">2x Heavy Laser Cannon, 1x Targeted Missile, Orbital Defence System.</text:p>
          </table:table-cell>
        </table:table-row>
        <table:table-row>
          <table:table-cell office:value-type="string" table:style-name="tablecell">
            <text:p text:style-name="tablealignleft">Crew</text:p>
          </table:table-cell>
          <table:table-cell office:value-type="string" table:style-name="tablecell">
            <text:p text:style-name="tablealignleft">12</text:p>
          </table:table-cell>
        </table:table-row>
      </table:table>
      <text:p text:style-name="Text_20_body">2x Heavy Laser Cannon, 1x
Targeted Missile, Orbital Defence Syst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3T13::21:24</meta:creation-date>
    <dc:creator>Generated</dc:creator>
    <dc:date>2026-09-13T13::21:24</dc:date>
    <dc:language>en-US</dc:language>
    <meta:editing-cycles>1</meta:editing-cycles>
    <meta:editing-duration>PT0S</meta:editing-duration>
    <dc:title>spaceships:dpsaucer</dc:title>
  </office:meta>
</office:document-meta>
</file>